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erif CJK TC" svg:font-family="Noto Serif CJK TC" style:font-family-generic="roman" svg:panose-1="0 0 0 0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P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olumn10" style:family="table-column">
      <style:table-column-properties style:column-width="2.9659in" style:use-optimal-column-width="false"/>
    </style:style>
    <style:style style:name="TableColumn11" style:family="table-column">
      <style:table-column-properties style:column-width="3.9562in" style:use-optimal-column-width="false"/>
    </style:style>
    <style:style style:name="Table9" style:family="table">
      <style:table-properties style:width="6.9222in" fo:margin-left="0in" table:align="center"/>
    </style:style>
    <style:style style:name="TableRow12" style:family="table-row">
      <style:table-row-properties style:min-row-height="0.2701in" style:use-optimal-row-height="false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17" style:family="table-row">
      <style:table-row-properties style:min-row-height="1.9409in" style:use-optimal-row-height="fals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margin-bottom="0in" fo:line-height="100%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3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24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P2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26" style:parent-style-name="內文" style:family="paragraph">
      <style:paragraph-properties fo:margin-bottom="0in" fo:line-height="100%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P3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31" style:family="table-row">
      <style:table-row-properties style:min-row-height="0.55in" style:use-optimal-row-height="false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3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37" style:parent-style-name="內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olumn39" style:family="table-column">
      <style:table-column-properties style:column-width="2.1236in" style:use-optimal-column-width="false"/>
    </style:style>
    <style:style style:name="TableColumn40" style:family="table-column">
      <style:table-column-properties style:column-width="2.1236in" style:use-optimal-column-width="false"/>
    </style:style>
    <style:style style:name="TableColumn41" style:family="table-column">
      <style:table-column-properties style:column-width="2.7263in" style:use-optimal-column-width="false"/>
    </style:style>
    <style:style style:name="Table38" style:family="table">
      <style:table-properties style:width="6.9736in" fo:margin-left="0in" table:align="center"/>
    </style:style>
    <style:style style:name="TableRow42" style:family="table-row">
      <style:table-row-properties style:min-row-height="0.1402in"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TableRow49" style:family="table-row">
      <style:table-row-properties style:min-row-height="0.5791in"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margin-bottom="0in" fo:line-height="100%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53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54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5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60" style:family="table-row">
      <style:table-row-properties style:min-row-height="0.7256in"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margin-bottom="0in" fo:line-height="100%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64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65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7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71" style:family="table-row">
      <style:table-row-properties style:min-row-height="0.2812in" style:use-optimal-row-height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margin-bottom="0in" fo:line-height="100%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75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76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8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82" style:family="table-row">
      <style:table-row-properties style:min-row-height="0.0493in" style:use-optimal-row-height="fals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89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90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91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92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9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94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P9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Row96" style:family="table-row">
      <style:table-row-properties style:min-row-height="0.5791in" style:use-optimal-row-height="false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margin-bottom="0in" fo:line-height="100%"/>
    </style:style>
    <style:style style:name="T9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0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101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margin-bottom="0in" fo:line-height="100%"/>
    </style:style>
    <style:style style:name="T10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10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111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112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11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14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115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  <style:style style:name="T116" style:parent-style-name="預設段落字型" style:family="text">
      <style:text-properties style:font-name="標楷體" style:font-name-asian="標楷體" style:font-name-complex="微軟正黑體" fo:font-size="16pt" style:font-size-asian="16pt" style:font-size-complex="16pt" style:language-asian="zh" style:country-asian="TW"/>
    </style:style>
    <style:style style:name="T117" style:parent-style-name="預設段落字型" style:family="text">
      <style:text-properties style:font-name="標楷體" style:font-name-asian="標楷體" style:font-name-complex="MS Mincho" fo:font-size="16pt" style:font-size-asian="16pt" style:font-size-complex="16pt" style:language-asian="zh" style:country-asian="TW"/>
    </style:style>
  </office:automatic-styles>
  <office:body>
    <office:text text:use-soft-page-breaks="true">
      <text:p text:style-name="P1"><text:span text:style-name="T2">附件2、</text:span><text:span text:style-name="T3">落花生</text:span><text:span text:style-name="T4">產</text:span><text:span text:style-name="T5">業支持措施申請應檢附文件</text:span><text:span text:style-name="T6">檢核</text:span><text:span text:style-name="T7">表</text:span></text:p>
      <text:p text:style-name="P8">一、共通應檢附文件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申請人</text:p>
          </table:table-cell>
          <table:table-cell table:style-name="TableCell15">
            <text:p text:style-name="P16">應檢附文件</text:p>
          </table:table-cell>
        </table:table-row>
        <table:table-row table:style-name="TableRow17">
          <table:table-cell table:style-name="TableCell18">
            <text:p text:style-name="P19">農民<text:line-break/>（適用品牌、認驗證及設備升級項目）</text:p>
          </table:table-cell>
          <table:table-cell table:style-name="TableCell20">
            <text:p text:style-name="P21"><text:span text:style-name="T22">□ 落花生</text:span><text:span text:style-name="T23">產</text:span><text:span text:style-name="T24">業支持措施農民申請表。</text:span></text:p>
            <text:p text:style-name="P25">□ 申請人身分證正反面影本。</text:p>
            <text:p text:style-name="P26"><text:span text:style-name="T27">□ 113年或114年任一</text:span><text:span text:style-name="T28">單一期作</text:span><text:span text:style-name="T29">參與「綠色環境給付計畫」，經核定轉作或自行復耕品項為落花生，且面積達0.7公頃以上之申報資料。</text:span></text:p>
            <text:p text:style-name="P30">□ 申請人非前款申報人本人者，限其配偶或直系二親等親屬申請，並應檢附親屬關係證明文件。</text:p>
          </table:table-cell>
        </table:table-row>
        <table:table-row table:style-name="TableRow31">
          <table:table-cell table:style-name="TableCell32">
            <text:p text:style-name="P33">農民團體、農企業或商號</text:p>
          </table:table-cell>
          <table:table-cell table:style-name="TableCell34">
            <text:p text:style-name="P35">□ 合法設立或登記證明文件。</text:p>
            <text:p text:style-name="P36">□ 符合附件四所定申請資格之相關佐證文件。</text:p>
          </table:table-cell>
        </table:table-row>
      </table:table>
      <text:p text:style-name="P37">二、各補助項目另應檢附文件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補助項目</text:p>
          </table:table-cell>
          <table:table-cell table:style-name="TableCell45">
            <text:p text:style-name="P46">適用申請人</text:p>
          </table:table-cell>
          <table:table-cell table:style-name="TableCell47">
            <text:p text:style-name="P48">另應檢附文件</text:p>
          </table:table-cell>
        </table:table-row>
        <table:table-row table:style-name="TableRow49">
          <table:table-cell table:style-name="TableCell50">
            <text:p text:style-name="P51"><text:span text:style-name="T52">強化</text:span><text:span text:style-name="T53">產</text:span><text:span text:style-name="T54">品包裝規格設計，發展多元品牌</text:span></text:p>
          </table:table-cell>
          <table:table-cell table:style-name="TableCell55">
            <text:p text:style-name="P56">農民、農民團體、農企業、商號</text:p>
          </table:table-cell>
          <table:table-cell table:style-name="TableCell57">
            <text:p text:style-name="P58">□ 設計式樣。</text:p>
            <text:p text:style-name="P59">□ 收費發票正本及收費明細，發票日期應自115年7月24日起。</text:p>
          </table:table-cell>
        </table:table-row>
        <table:table-row table:style-name="TableRow60">
          <table:table-cell table:style-name="TableCell61">
            <text:p text:style-name="P62"><text:span text:style-name="T63">協助取得國</text:span><text:span text:style-name="T64">內</text:span><text:span text:style-name="T65">外標章或認驗證</text:span></text:p>
          </table:table-cell>
          <table:table-cell table:style-name="TableCell66">
            <text:p text:style-name="P67">農民、農民團體、農企業、商號</text:p>
          </table:table-cell>
          <table:table-cell table:style-name="TableCell68">
            <text:p text:style-name="P69">□ 驗證證書或相關驗證證明文件影本。</text:p>
            <text:p text:style-name="P70">□ 驗證機構收費發票正本及收費明細，發票日期應自115年7月24日起。</text:p>
          </table:table-cell>
        </table:table-row>
        <table:table-row table:style-name="TableRow71">
          <table:table-cell table:style-name="TableCell72">
            <text:p text:style-name="P73"><text:span text:style-name="T74">強化</text:span><text:span text:style-name="T75">產</text:span><text:span text:style-name="T76">銷設備升級與加工體系</text:span></text:p>
          </table:table-cell>
          <table:table-cell table:style-name="TableCell77">
            <text:p text:style-name="P78">農民、農民團體、農企業、商號</text:p>
          </table:table-cell>
          <table:table-cell table:style-name="TableCell79">
            <text:p text:style-name="P80">□ 土地及建物合法使用證明文件。</text:p>
            <text:p text:style-name="P81">□ 申請補助設施、設備或機具之估價單。</text:p>
          </table:table-cell>
        </table:table-row>
        <text:soft-page-break/>
        <table:table-row table:style-name="TableRow82">
          <table:table-cell table:style-name="TableCell83">
            <text:p text:style-name="P84">推動契作及價格穩定支持措施（乾莢／濕莢落花生契作）</text:p>
          </table:table-cell>
          <table:table-cell table:style-name="TableCell85">
            <text:p text:style-name="P86">農民團體、農企業、商號</text:p>
          </table:table-cell>
          <table:table-cell table:style-name="TableCell87">
            <text:p text:style-name="P88">□<text:s/>具有契作穩定價格、穩定農民收益之佐證文件(擇一)：</text:p>
            <text:p text:style-name="P89">□1.113年或114年落花生收購量達100公噸以上之相關佐證資料。</text:p>
            <text:p text:style-name="P90">□2.契作面積30公頃以上之佐證資料。</text:p>
            <text:p text:style-name="P91">□3.契作面積達10公頃以上及自有之落花生烘乾中心相關佐證資料。</text:p>
            <text:p text:style-name="P92">□4.其他可證明其具有收購能力、穩定產銷之相關證明文件；說明：</text:p>
            <text:p text:style-name="P93">_____________________________________________________________________</text:p>
            <text:p text:style-name="P94">□ 115年第2期作契作合約影本。</text:p>
            <text:p text:style-name="P95">□ 契作農民及契作土地清冊（附件3），載明農民姓名、身分證統一編號、地段（地號）、契作面積，並於合約中註明採乾莢或濕莢交易及契作價格。</text:p>
          </table:table-cell>
        </table:table-row>
        <table:table-row table:style-name="TableRow96">
          <table:table-cell table:style-name="TableCell97">
            <text:p text:style-name="P98"><text:span text:style-name="T99">協助開拓多元市場－擴大國</text:span><text:span text:style-name="T100">內</text:span><text:span text:style-name="T101">行銷活動項目</text:span></text:p>
          </table:table-cell>
          <table:table-cell table:style-name="TableCell102">
            <text:p text:style-name="P103">農民團體、農企業、商號、公益社團法人或財團法人、直轄市、縣（市）政府</text:p>
          </table:table-cell>
          <table:table-cell table:style-name="TableCell104">
            <text:p text:style-name="P105"><text:span text:style-name="T106">□<text:s/></text:span><text:span text:style-name="T107">請逕提計畫，並於計</text:span><text:span text:style-name="T108">畫</text:span><text:span text:style-name="T109">書中說明</text:span><text:span text:style-name="T110">活動規劃、經費概算</text:span><text:span text:style-name="T111">等執行細節</text:span><text:span text:style-name="T112">。</text:span></text:p>
          </table:table-cell>
        </table:table-row>
      </table:table>
      <text:soft-page-break/>
      <text:p text:style-name="內文"><text:span text:style-name="T113">備註：申請人應依實際申請項目檢附文件；受理或審</text:span><text:span text:style-name="T114">查</text:span><text:span text:style-name="T115">機關因審</text:span><text:span text:style-name="T116">查</text:span><text:span text:style-name="T117">需要，得請申請人補充相關佐證資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erif CJK TC" svg:font-family="Noto Serif CJK TC" style:font-family-generic="roman" svg:panose-1="0 0 0 0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text-properties style:font-name="Noto Serif CJK TC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2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3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5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6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7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5in" fo:page-height="11in" style:print-orientation="portrait" fo:margin-top="0.7083in" fo:margin-left="0.7083in" fo:margin-bottom="0.7083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>generated by python-docx</dc:description>
    <dc:subject/>
    <meta:initial-creator>python-docx</meta:initial-creator>
    <dc:creator>沈昭泓</dc:creator>
    <meta:creation-date>2026-08-28T07:27:00Z</meta:creation-date>
    <dc:date>2026-08-28T07:27:00Z</dc:date>
    <meta:template xlink:href="Normal" xlink:type="simple"/>
    <meta:editing-cycles>3</meta:editing-cycles>
    <meta:editing-duration>PT0S</meta:editing-duration>
    <meta:document-statistic meta:page-count="3" meta:paragraph-count="1" meta:word-count="148" meta:character-count="995" meta:row-count="7" meta:non-whitespace-character-count="848"/>
  </office:meta>
</office:document-meta>
</file>